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3" style:parent-style-name="Domyślnaczcionkaakapitu" style:family="text">
      <style:text-properties style:font-name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" style:parent-style-name="Domyślnaczcionkaakapitu" style:family="text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5" style:parent-style-name="Normalny" style:family="paragraph">
      <style:text-properties style:font-name="Times New Roman" fo:font-size="12pt" style:font-size-asian="12pt" style:font-size-complex="12pt"/>
    </style:style>
    <style:style style:name="P6" style:parent-style-name="Normalny" style:family="paragraph">
      <style:paragraph-properties fo:text-align="justify" fo:margin-top="0.0694in" fo:margin-bottom="0.0694in" fo:line-height="100%"/>
    </style:style>
    <style:style style:name="T7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8" style:parent-style-name="Normalny" style:list-style-name="LFO1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9" style:parent-style-name="Normalny" style:list-style-name="LFO1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0" style:parent-style-name="Normalny" style:family="paragraph">
      <style:paragraph-properties fo:text-align="justify" fo:margin-top="0.0694in" fo:margin-bottom="0.0694in" fo:line-height="100%"/>
    </style:style>
    <style:style style:name="T11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T1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13" style:parent-style-name="Normalny" style:family="paragraph">
      <style:text-properties style:font-name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14" style:parent-style-name="Normalny" style:family="paragraph">
      <style:paragraph-properties fo:margin-top="0.0694in" fo:margin-bottom="0.0694in" fo:line-height="100%"/>
    </style:style>
    <style:style style:name="T15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6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7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20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21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22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23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24" style:parent-style-name="Normalny" style:family="paragraph">
      <style:paragraph-properties fo:margin-top="0.0694in" fo:margin-bottom="0.0694in" fo:line-height="100%"/>
    </style:style>
    <style:style style:name="T25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2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27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28" style:parent-style-name="Normalny" style:list-style-name="LFO2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29" style:parent-style-name="Normalny" style:list-style-name="LFO2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0" style:parent-style-name="Normalny" style:list-style-name="LFO2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1" style:parent-style-name="Normalny" style:list-style-name="LFO2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2" style:parent-style-name="Normalny" style:family="paragraph">
      <style:paragraph-properties fo:text-align="justify"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3" style:parent-style-name="Normalny" style:family="paragraph">
      <style:paragraph-properties fo:margin-top="0.0694in" fo:margin-bottom="0.0694in" fo:line-height="100%"/>
    </style:style>
    <style:style style:name="T34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35" style:parent-style-name="Normalny" style:list-style-name="LFO3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6" style:parent-style-name="Normalny" style:list-style-name="LFO3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7" style:parent-style-name="Normalny" style:list-style-name="LFO3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8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39" style:parent-style-name="Normalny" style:family="paragraph">
      <style:paragraph-properties fo:margin-top="0.0694in" fo:margin-bottom="0.0694in" fo:line-height="100%"/>
    </style:style>
    <style:style style:name="T40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41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42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T43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44" style:parent-style-name="Normalny" style:list-style-name="LFO4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45" style:parent-style-name="Normalny" style:list-style-name="LFO4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46" style:parent-style-name="Normalny" style:family="paragraph">
      <style:paragraph-properties fo:text-align="justify" fo:margin-top="0.0694in" fo:margin-bottom="0.0694in" fo:line-height="100%"/>
    </style:style>
    <style:style style:name="T47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T4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4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50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51" style:parent-style-name="Normalny" style:list-style-name="LFO5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52" style:parent-style-name="Normalny" style:list-style-name="LFO5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53" style:parent-style-name="Normalny" style:list-style-name="LFO5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54" style:parent-style-name="Normalny" style:list-style-name="LFO5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55" style:parent-style-name="Normalny" style:list-style-name="LFO5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56" style:parent-style-name="Normalny" style:list-style-name="LFO5" style:family="paragraph">
      <style:paragraph-properties fo:text-align="justify"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57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58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59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60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61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62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63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64" style:parent-style-name="Normalny" style:family="paragraph">
      <style:paragraph-properties fo:text-align="justify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 style:language-asian="pl" style:country-asian="PL"/>
    </style:style>
    <style:style style:name="P65" style:parent-style-name="Normalny" style:family="paragraph">
      <style:paragraph-properties fo:margin-bottom="0.0694in" fo:line-height="100%"/>
    </style:style>
    <style:style style:name="T66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67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6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69" style:parent-style-name="Normalny" style:list-style-name="LFO6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70" style:parent-style-name="Normalny" style:list-style-name="LFO6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71" style:parent-style-name="Normalny" style:list-style-name="LFO6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72" style:parent-style-name="Normalny" style:list-style-name="LFO6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73" style:parent-style-name="Normalny" style:list-style-name="LFO6" style:family="paragraph">
      <style:paragraph-properties fo:margin-top="0.0694in" fo:margin-bottom="0.0694in" fo:line-height="100%"/>
    </style:style>
    <style:style style:name="T74" style:parent-style-name="Domyślnaczcionkaakapitu" style:family="text">
      <style:text-properties style:font-name="Times New Roman" fo:font-size="12pt" style:font-size-asian="12pt" style:font-size-complex="12pt"/>
    </style:style>
    <style:style style:name="P75" style:parent-style-name="Normalny" style:list-style-name="LFO6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76" style:parent-style-name="Normalny" style:list-style-name="LFO6" style:family="paragraph">
      <style:paragraph-properties fo:margin-top="0.0694in" fo:margin-bottom="0.0694in" fo:line-height="100%"/>
    </style:style>
    <style:style style:name="T77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78" style:parent-style-name="Domyślnaczcionkaakapitu" style:family="text">
      <style:text-properties style:font-name="Times New Roman" fo:font-size="12pt" style:font-size-asian="12pt" style:font-size-complex="12pt"/>
    </style:style>
    <style:style style:name="P79" style:parent-style-name="Normalny" style:list-style-name="LFO6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80" style:parent-style-name="Normalny" style:list-style-name="LFO6" style:family="paragraph">
      <style:paragraph-properties fo:margin-top="0.0694in" fo:margin-bottom="0.0694in" fo:line-height="100%"/>
    </style:style>
    <style:style style:name="T81" style:parent-style-name="Domyślnaczcionkaakapitu" style:family="text">
      <style:text-properties style:font-name="Times New Roman" fo:font-size="12pt" style:font-size-asian="12pt" style:font-size-complex="12pt"/>
    </style:style>
    <style:style style:name="P82" style:parent-style-name="Normalny" style:list-style-name="LFO6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83" style:parent-style-name="Normalny" style:list-style-name="LFO6" style:family="paragraph">
      <style:paragraph-properties fo:margin-top="0.0694in" fo:margin-bottom="0.0694in" fo:line-height="100%"/>
    </style:style>
    <style:style style:name="T84" style:parent-style-name="Domyślnaczcionkaakapitu" style:family="text">
      <style:text-properties style:font-name="Times New Roman" fo:font-size="12pt" style:font-size-asian="12pt" style:font-size-complex="12pt"/>
    </style:style>
    <style:style style:name="P85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86" style:parent-style-name="Normalny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87" style:parent-style-name="Normalny" style:list-style-name="LFO7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88" style:parent-style-name="Normalny" style:list-style-name="LFO7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89" style:parent-style-name="Normalny" style:list-style-name="LFO7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90" style:parent-style-name="Normalny" style:list-style-name="LFO7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91" style:parent-style-name="Normalny" style:list-style-name="LFO7" style:family="paragraph">
      <style:paragraph-properties fo:margin-top="0.0694in" fo:margin-bottom="0.0694in" fo:line-height="100%"/>
    </style:style>
    <style:style style:name="T9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93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94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95" style:parent-style-name="Normalny" style:list-style-name="LFO7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96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97" style:parent-style-name="Normalny" style:list-style-name="LFO8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98" style:parent-style-name="Normalny" style:list-style-name="LFO8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99" style:parent-style-name="Normalny" style:family="paragraph">
      <style:paragraph-properties fo:margin-top="0.0694in" fo:margin-bottom="0.0694in" fo:line-height="100%" fo:margin-left="0.5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00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P101" style:parent-style-name="Normalny" style:family="paragraph">
      <style:paragraph-properties fo:margin-top="0.0694in" fo:margin-bottom="0.0694in" fo:line-height="100%"/>
    </style:style>
    <style:style style:name="T10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03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04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05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06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07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08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09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10" style:parent-style-name="Normalny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11" style:parent-style-name="Normalny" style:family="paragraph">
      <style:paragraph-properties fo:margin-top="0.0694in" fo:margin-bottom="0.0694in" fo:line-height="100%"/>
    </style:style>
    <style:style style:name="T112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T113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language-asian="pl" style:country-asian="PL"/>
    </style:style>
    <style:style style:name="T114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font-size="12pt" style:font-size-asian="12pt" style:font-size-complex="12pt" style:text-underline-type="single" style:text-underline-style="solid" style:text-underline-width="auto" style:text-underline-mode="continuous" style:language-asian="pl" style:country-asian="PL"/>
    </style:style>
    <style:style style:name="P115" style:parent-style-name="Normalny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16" style:parent-style-name="Normalny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/>
    </style:style>
    <style:style style:name="P117" style:parent-style-name="Normalny" style:family="paragraph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<text:span text:style-name="T2">Informujemy, iż w dniach<text:s/></text:span><text:span text:style-name="T3">1 września-15 września 2026 r.</text:span><text:span text:style-name="T4"><text:s/>można składać wnioski o przyznanie stypendium szkolnego.</text:span></text:p>
      <text:p text:style-name="P5"/>
      <text:p text:style-name="P6"><text:span text:style-name="T7">Prawo do pomocy materialnej o charakterze socjalnym przysługuje zamieszkałym <text:s text:c="15"/>na terenie gminy Dąbrowa Tarnowska:</text:span></text:p>
      <text:list text:style-name="LFO1" text:continue-numbering="true">
        <text:list-item>
          <text:p text:style-name="P8">uczniom szkół publicznych, niepublicznych i niepublicznych szkół artystycznych<text:line-break/>o uprawnieniach publicznych szkół artystycznych oraz słuchaczom kolegiów pracowników służb społecznych – do czasu ukończenia kształcenia, nie dłużej jednak niż do ukończenia 24 roku życia;</text:p>
        </text:list-item>
        <text:list-item>
          <text:p text:style-name="P9">wychowankom publicznych i niepublicznych ośrodków rewalidacyjno-wychowawczych – do czasu ukończenia realizacji obowiązku nauki.</text:p>
        </text:list-item>
      </text:list>
      <text:p text:style-name="P10"><text:span text:style-name="T11">Świadczenia pomocy materialnej o charakterze socjalnym nie przysługują dzieciom objętym rocznym obowiązkowym przygotowaniem przedszkolnym</text:span><text:span text:style-name="T12">.</text:span></text:p>
      <text:p text:style-name="P13"/>
      <text:p text:style-name="P14"><text:span text:style-name="T15"><text:line-break/></text:span><text:span text:style-name="T16">Podstawową przesłanką otrzymania przez ucznia stypendium szkolnego</text:span><text:span text:style-name="T17"><text:s/>jest trudna sytuacja materialna, w jakiej ten uczeń się znajduje, wynikająca z niskich dochodów na osobę w rodzinie, w szczególności gdy w rodzinie tej występuje: bezrobocie, niepełnosprawność, ciężka lub długotrwała choroba, wielodzietność, brak umiejętności wypełniania funkcji opiekuńczo-wychowawczych, alkoholizm lub narkomania, a także gdy rodzina jest niepełna lub wystąpiło zdarzenie losowe</text:span><text:span text:style-name="T18"><text:line-break/></text:span><text:span text:style-name="T19"><text:line-break/></text:span><text:span text:style-name="T20">Miesięczna wysokość dochodu na osobę w rodzinie ucznia</text:span><text:span text:style-name="T21"><text:s/>uprawniająca do ubiegania się <text:s text:c="6"/>o stypendium szkolne nie może być większa niż kwota, o której mowa art. 8 ust. 1 pkt 2 ustawy z dnia 12 marca 2004 r. o pomocy społecznej, tj.<text:s/></text:span><text:span text:style-name="T22">823,00 zł (netto).</text:span></text:p>
      <text:p text:style-name="P23"/>
      <text:p text:style-name="P24"><text:span text:style-name="T25"><text:line-break/></text:span><text:span text:style-name="T26"><text:line-break/></text:span><text:span text:style-name="T27">Stypendium szkolne możne być udzielane w formie:</text:span></text:p>
      <text:list text:style-name="LFO2" text:continue-numbering="true">
        <text:list-item>
          <text:p text:style-name="P28">całkowitego lub częściowego pokrycia kosztów udziału w zajęciach edukacyjnych, <text:s text:c="11"/>w tym wyrównawczych, wykraczających poza zajęcia realizowane w szkole w ramach planu nauczania, a także udziału w zajęciach edukacyjnych realizowanych poza szkołą;</text:p>
        </text:list-item>
        <text:list-item>
          <text:p text:style-name="P29">pomocy rzeczowej o charakterze edukacyjnym, w tym w szczególności zakupu podręczników;</text:p>
        </text:list-item>
        <text:list-item>
          <text:p text:style-name="P30">całkowitego lub częściowego pokrycia kosztów związanych z pobieraniem nauki poza miejscem zamieszkania (w przypadku uczniów szkół ponadpodstawowych <text:s text:c="21"/>oraz słuchaczy kolegiów pracowników służb społecznych);</text:p>
        </text:list-item>
        <text:list-item>
          <text:p text:style-name="P31">świadczenia pieniężnego, jeżeli organ przyznający stypendium uzna, że udzielenie stypendium w innych formach nie jest możliwe lub nie jest celowe.</text:p>
        </text:list-item>
      </text:list>
      <text:p text:style-name="P32"/>
      <text:p text:style-name="P33"><text:span text:style-name="T34">Stypendium szkolne przyznawane jest na wniosek:</text:span></text:p>
      <text:list text:style-name="LFO3" text:continue-numbering="true">
        <text:list-item>
          <text:p text:style-name="P35">rodziców,</text:p>
        </text:list-item>
        <text:list-item>
          <text:p text:style-name="P36">pełnoletnich uczniów,</text:p>
        </text:list-item>
        <text:list-item>
          <text:p text:style-name="P37">dyrektorów szkół, kolegiów pracowników służb społecznych lub ośrodków rewalidacyjno-wychowawczych.</text:p>
        </text:list-item>
      </text:list>
      <text:p text:style-name="P38">Ustawodawca dopuszcza także możliwość wszczęcia postępowania w przedmiocie przyznania stypendium szkolnego z urzędu.</text:p>
      <text:p text:style-name="P39"><text:span text:style-name="T40">Wniosek o przyznanie stypendium szkolnego<text:s/></text:span><text:span text:style-name="T41">składa się<text:s/></text:span><text:span text:style-name="T42">od 01 września do 15 września</text:span><text:span text:style-name="T43"><text:s/>danego roku szkolnego, a w przypadku:</text:span></text:p>
      <text:list text:style-name="LFO4" text:continue-numbering="true">
        <text:list-item>
          <text:p text:style-name="P44">uczniów i słuchaczy szkół, w których zajęcia dydaktyczno-wychowawcze rozpoczynają się w pierwszym, powszednim dniu lutego – od 01 lutego do 15 lutego danego roku szkolnego;</text:p>
        </text:list-item>
        <text:list-item>
          <text:p text:style-name="P45">słuchaczy kolegiów pracowników służb społecznych – od 01 października do 15 października danego roku szkolnego.</text:p>
        </text:list-item>
      </text:list>
      <text:p text:style-name="P46"><text:span text:style-name="T47">W uzasadnionych przypadkach</text:span><text:span text:style-name="T48">, wniosek o przyznanie stypendium szkolnego może być złożony po upływie określonego wyżej terminu. Złożenie wniosku po terminie dopuszczalne jest tylko i wyłącznie w sytuacji gdy jego wcześniejsze złożenie nie było możliwe. Wniosek złożony po terminie musi zawierać uzasadnienie dla wystąpienia z nim po terminie.</text:span><text:span text:style-name="T49"><text:line-break/>W uzasadnieniu tym wnioskodawca jest zobowiązany wykazać, że uchybienie terminu nastąpiło z przyczyn od niego niezależnych, w wyniku sytuacji losowych.</text:span></text:p>
      <text:h text:style-name="P50" text:outline-level="3">Wymagane dokumenty</text:h>
      <text:list text:style-name="LFO5" text:continue-numbering="true">
        <text:list-item>
          <text:p text:style-name="P51">wniosek o przyznanie stypendium szkolnego (osobno na każde dziecko),</text:p>
        </text:list-item>
        <text:list-item>
          <text:p text:style-name="P52">załącznik do wniosku o stypendium szkolne o dochodach (jeden na rodzinę),</text:p>
        </text:list-item>
        <text:list-item>
          <text:p text:style-name="P53">dokument stwierdzający tożsamość osoby ubiegającej się o stypendium szkolne - <text:s text:c="18"/>do wglądu,</text:p>
        </text:list-item>
        <text:list-item>
          <text:p text:style-name="P54">w przypadku ubiegania się o stypendium dla pełnoletniego ucznia -  upoważnienie dla wnioskodawcy do ubiegania się o stypendium szkolne w jego imieniu,</text:p>
        </text:list-item>
        <text:list-item>
          <text:p text:style-name="P55">zaświadczenie ze szkoły o uczęszczaniu dziecka do szkoły,</text:p>
        </text:list-item>
        <text:list-item>
          <text:p text:style-name="P56">oświadczenie każdego pełnoletniego członka rodziny odnośnie sytuacji materialnej</text:p>
        </text:list-item>
      </text:list>
      <text:p text:style-name="P57">Formularze dostępne są w załącznikach oraz w sekretariacie Centrum Usług Wspólnych</text:p>
      <text:p text:style-name="P58"/>
      <text:p text:style-name="P59"/>
      <text:p text:style-name="P60"/>
      <text:p text:style-name="P61"/>
      <text:p text:style-name="P62"/>
      <text:p text:style-name="P63"/>
      <text:h text:style-name="P64" text:outline-level="4">Dokumenty potwierdzające dochód gospodarstwa domowego ucznia</text:h>
      <text:p text:style-name="P65"><text:span text:style-name="T66">poniżej wymienione dokumenty, w tym oświadczenia powinny dotyczyć dochodów osiągniętych<text:s/></text:span><text:span text:style-name="T67">Z MIESIĄCA POPRZEDZAJĄCEGO ZŁOŻENIE WNIOSKU</text:span><text:span text:style-name="T68"><text:s/>niezależnie <text:s text:c="15"/>od rodzaju deklarowanego dochodu lub z miesiąca, w którym wniosek został złożony (dotyczy wyłącznie osób, które utraciły dochód)</text:span></text:p>
      <text:list text:style-name="LFO6" text:continue-numbering="true">
        <text:list-item>
          <text:p text:style-name="P69">zaświadczenie lub oświadczenie o uzyskanych dochodach netto z tytułu zatrudnienia lub umów o świadczenie usług wszystkich członków rodziny,</text:p>
        </text:list-item>
        <text:list-item>
          <text:p text:style-name="P70">zaświadczenie od pracodawcy o wysokości wynagrodzenia z praktyk szkolnych,</text:p>
        </text:list-item>
        <text:list-item>
          <text:p text:style-name="P71">zaświadczenie lub oświadczenie potwierdzające wysokość innych dochodów netto,</text:p>
        </text:list-item>
        <text:list-item>
          <text:p text:style-name="P72">kopia przekazu pocztowego poświadczającego otrzymanie emerytury, renty <text:s text:c="24"/>lub oświadczenie dot. kwoty ww. świadczenia, kopia decyzji o waloryzacji świadczeń</text:p>
        </text:list-item>
        <text:list-item>
          <text:p text:style-name="P73"><text:span text:style-name="T74">oświadczenie w przypadku korzystania ze świadczeń z pomocy społecznej (kserokopia decyzji)</text:span></text:p>
        </text:list-item>
        <text:list-item>
          <text:p text:style-name="P75">oświadczenie o braku zatrudnienia,</text:p>
        </text:list-item>
        <text:list-item>
          <text:p text:style-name="P76"><text:span text:style-name="T77">zaświadczenie o zarejestrowaniu w Powiatowym Urzędzie Pracy,<text:s/></text:span><text:span text:style-name="T78">o wysokości pobieranego zasiłku dla bezrobotnych, stypendium stażowego</text:span></text:p>
        </text:list-item>
        <text:list-item>
          <text:p text:style-name="P79">oświadczenie o wysokości dochodów uzyskanych z prac dorywczych</text:p>
        </text:list-item>
        <text:list-item>
          <text:p text:style-name="P80"><text:span text:style-name="T81">kopia odpisu wyroku sądowego o wysokości zasądzonych alimentów,</text:span></text:p>
        </text:list-item>
        <text:list-item>
          <text:p text:style-name="P82">w indywidualnych przypadkach inne dokumenty i oświadczenia niezbędne <text:s text:c="26"/>do ustalenia prawa do stypendium szkolnego.</text:p>
        </text:list-item>
        <text:list-item>
          <text:p text:style-name="P83"><text:span text:style-name="T84">w przypadku prowadzenia pozarolniczej działalności gospodarczej stosowne zaświadczenie z urzędu skarbowego lub oświadczenie zgodnie z art.8 ust.5 ustawy <text:s text:c="14"/>o pomocy społecznej</text:span></text:p>
        </text:list-item>
      </text:list>
      <text:h text:style-name="P85" text:outline-level="4">Osoby prowadzące pozarolniczą działalność gospodarczą</text:h>
      <text:p text:style-name="P86">1. zaświadczenie z urzędu skarbowego dot. formy opodatkowania działalności gospodarczej:</text:p>
      <text:list text:style-name="LFO7" text:continue-numbering="true">
        <text:list-item>
          <text:p text:style-name="P87">w przypadku prowadzenia działalności gospodarczej na zasadach określonych w przepisach o podatku dochodowym od osób fizycznych:<text:s/></text:p>
          <text:list text:continue-numbering="true">
            <text:list-item>
              <text:p text:style-name="P88">zaświadczenie z urzędu skarbowego o dochodzie uzyskanym w poprzednim roku kalendarzowym</text:p>
            </text:list-item>
            <text:list-item>
              <text:p text:style-name="P89">oświadczenie dot. okresu prowadzenia działalności gospodarczej w poprzednim roku kalendarzowym</text:p>
            </text:list-item>
            <text:list-item>
              <text:p text:style-name="P90">dowód opłacenia składek ZUS</text:p>
            </text:list-item>
          </text:list>
        </text:list-item>
        <text:list-item>
          <text:p text:style-name="P91"><text:span text:style-name="T92">w przypadku prowadzenia działalności gospodarczej na zasadach określonych w przepisach o </text:span><text:span text:style-name="T93">zryczałtowanym podatku od niektórych przychodów osiąganych przez osoby fizyczne</text:span><text:span text:style-name="T94">:<text:s/></text:span></text:p>
          <text:list text:continue-numbering="true">
            <text:list-item>
              <text:p text:style-name="P95">dowód opłacenia składek w Zakładzie Ubezpieczeń Społecznych oraz oświadczenie o uzyskanym dochodzie netto.</text:p>
            </text:list-item>
          </text:list>
        </text:list-item>
      </text:list>
      <text:h text:style-name="P96" text:outline-level="4">Osoby posiadające gospodarstwo rolne</text:h>
      <text:list text:style-name="LFO8" text:continue-numbering="true">
        <text:list-item>
          <text:p text:style-name="P97">zaświadczenie organu gminy lub nakaz płatniczy o wielkości gospodarstwa rolnego określający ilość hektarów przeliczeniowych,</text:p>
        </text:list-item>
        <text:list-item>
          <text:p text:style-name="P98">dowód opłacenia składek w Kasie Rolniczego Ubezpieczenia Społecznego (z m-ca poprzedzającego złożenie wniosku).</text:p>
        </text:list-item>
      </text:list>
      <text:p text:style-name="P99"/>
      <text:h text:style-name="P100" text:outline-level="3">Termin i sposób załatwienia</text:h>
      <text:p text:style-name="P101"><text:span text:style-name="T102">Termin - do jednego miesiąca. Sprawy szczególnie skomplikowane do dwóch miesięcy.</text:span><text:span text:style-name="T103"><text:line-break/>Postępowanie kończy się wydaniem decyzji administracyjnej.</text:span><text:span text:style-name="T104"><text:line-break/></text:span><text:span text:style-name="T105"><text:line-break/></text:span><text:span text:style-name="T106">Wysokość stypendium szkolnego</text:span><text:span text:style-name="T107"><text:s/>zależna jest od sytuacji materialnej uczniów i ich rodzin oraz ustalona jest w Regulaminie udzielania pomocy materialnej o charakterze socjalnym dla uczniów zamieszkałych na terenie Gminy Dąbrowa Tarnowska</text:span><text:span text:style-name="T108"><text:line-break/></text:span><text:soft-page-break/><text:span text:style-name="T109">Stypendium szkolne może być wypłacone przez okres od miesiąca do 10 miesięcy w danym roku szkolnym.</text:span></text:p>
      <text:p text:style-name="P110"><text:line-break/></text:p>
      <text:p text:style-name="P111"><text:span text:style-name="T112">Wnioski o przyznanie pomocy materialnej o charakterze socjalnym należy składać <text:s text:c="29"/>w<text:s/></text:span><text:span text:style-name="T113">Centrum Usług Wspólnych w Dąbrowie Tarnowskiej przy ul. Sportowej 4 <text:s text:c="21"/>od</text:span><text:span text:style-name="T114"><text:s/>01.09.2026 r. do 15.09.2026 r. w godz. <text:s/>9.00 -14.00</text:span></text:p>
      <text:p text:style-name="P115"> </text:p>
      <text:p text:style-name="P116">Szczegółowe informacje można uzyskać pod numerem telefonu 14 6554224 w godzinach 7:30 - 15:30.</text:p>
      <text:p text:style-name="P117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6LVL1" style:family="text">
      <style:text-properties fo:font-weight="bold" style:font-weight-asian="bold" style:font-weight-complex="bold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rta Chrabąszcz</meta:initial-creator>
    <dc:creator>Marta Chrabąszcz</dc:creator>
    <meta:creation-date>2026-08-25T06:12:00Z</meta:creation-date>
    <dc:date>2026-08-25T06:34:00Z</dc:date>
    <meta:template xlink:href="Normal" xlink:type="simple"/>
    <meta:editing-cycles>3</meta:editing-cycles>
    <meta:editing-duration>PT300S</meta:editing-duration>
    <meta:document-statistic meta:page-count="4" meta:paragraph-count="15" meta:word-count="1076" meta:character-count="7520" meta:row-count="53" meta:non-whitespace-character-count="6459"/>
  </office:meta>
</office:document-meta>
</file>