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Normalny" style:family="paragraph">
      <style:paragraph-properties fo:text-align="justify" fo:line-height="150%"/>
      <style:text-properties fo:font-size="12pt" style:font-size-asian="12pt" style:font-size-complex="12pt"/>
    </style:style>
    <style:style style:name="P4" style:parent-style-name="Normalny" style:family="paragraph">
      <style:paragraph-properties fo:text-align="justify" fo:line-height="150%"/>
      <style:text-properties fo:font-size="12pt" style:font-size-asian="12pt" style:font-size-complex="12pt"/>
    </style:style>
    <style:style style:name="P5" style:parent-style-name="Normalny" style:family="paragraph">
      <style:paragraph-properties fo:text-align="justify" fo:line-height="150%"/>
      <style:text-properties fo:font-size="12pt" style:font-size-asian="12pt" style:font-size-complex="12pt"/>
    </style:style>
    <style:style style:name="P6" style:parent-style-name="Normalny" style:family="paragraph">
      <style:paragraph-properties fo:text-align="justify"/>
    </style:style>
    <style:style style:name="T7" style:parent-style-name="Domyślnaczcionkaakapitu" style:family="text">
      <style:text-properties fo:font-size="12pt" style:font-size-asian="12pt" style:font-size-complex="12pt"/>
    </style:style>
    <style:style style:name="T8" style:parent-style-name="Domyślnaczcionkaakapitu" style:family="text">
      <style:text-properties fo:font-size="12pt" style:font-size-asian="12pt" style:font-size-complex="12pt"/>
    </style:style>
    <style:style style:name="T9" style:parent-style-name="Domyślnaczcionkaakapitu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…………………………………………… <text:s text:c="67"/>……………………………………………………<text:line-break/><text:s text:c="5"/>(pieczęć szkoły)<text:s/><text:s text:c="99"/>(miejscowość, data)<text:line-break/></text:p>
      <text:p text:style-name="Normalny"/>
      <text:p text:style-name="Normalny"/>
      <text:p text:style-name="P2">ZAŚWIADCZENIE POTWIERDZAJĄCE UCZĘSZCZANIE DO SZKOŁY<text:line-break/></text:p>
      <text:p text:style-name="P3">Niniejszym zaświadcza się , że ……………………………………………………………………………………………….<text:line-break/>Data urodzenia <text:s text:c="25"/>………………………………………………………………………………………………..<text:line-break/>Adres zamieszkania: <text:s text:c="16"/>………………………………………………………………………………………………..<text:line-break/>jest w roku szkolnym <text:s/>2026/2027<text:s/>uczniem/uczennicą klasy ………………………………………………….<text:line-break/>………………………………………………………………………………………………………………………………………………<text:line-break/>Zaświadczenie zostało wydane na prośbę rodzica/opiekuna w celu ubiegania się<text:s/><text:line-break/>o stypendium szkolne.</text:p>
      <text:p text:style-name="P4"/>
      <text:p text:style-name="P5"/>
      <text:p text:style-name="P6"><text:span text:style-name="T7"><text:s text:c="110"/>…………………………………………</text:span><text:span text:style-name="T8"><text:line-break/></text:span><text:span text:style-name="T9"><text:s text:c="117"/>(podpis dyrektora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ta Chrabąszcz</meta:initial-creator>
    <dc:creator>Marta Chrabąszcz</dc:creator>
    <meta:creation-date>2024-08-30T10:27:00Z</meta:creation-date>
    <dc:date>2026-08-25T06:39:00Z</dc:date>
    <meta:print-date>2024-08-30T09:12:00Z</meta:print-date>
    <meta:template xlink:href="Normal" xlink:type="simple"/>
    <meta:editing-cycles>6</meta:editing-cycles>
    <meta:editing-duration>PT3900S</meta:editing-duration>
    <meta:document-statistic meta:page-count="1" meta:paragraph-count="2" meta:word-count="146" meta:character-count="1021" meta:row-count="7" meta:non-whitespace-character-count="877"/>
  </office:meta>
</office:document-meta>
</file>